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e9e5413630cf6377293f0d0b1b470c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er_vorstand_des_vereins"/>Der Vorstand des Vereins<text:bookmark-end text:name="der_vorstand_des_vereins"/></text:h>
      <text:p text:style-name="Text_20_body">
<draw:frame draw:style-name="mediaright" draw:name="" text:anchor-type="paragraph" draw:z-index="0" svg:width="7.9375cm" svg:height="11.90625cm"><draw:image xlink:href="Pictures/e9e5413630cf6377293f0d0b1b470c64.jpg" xlink:type="simple" xlink:show="embed" xlink:actuate="onLoad"/></draw:frame><text:line-break/></text:p>
      <text:p text:style-name="Text_20_body"><text:span text:style-name="Strong_20_Emphasis">1. Vorsitzender</text:span>: <text:a xlink:type="simple" xlink:href="https://ubvogt.de/doku.php/user/christian_uelk">Christian Uelk</text:a><text:line-break/>
<text:span text:style-name="Strong_20_Emphasis">2. Vorsitzender</text:span>: <text:a xlink:type="simple" xlink:href="https://ubvogt.de/doku.php/user/andreas_reichel">Andreas Reichel</text:a><text:line-break/>
<text:span text:style-name="Strong_20_Emphasis">Schriftführerin</text:span>: <text:a xlink:type="simple" xlink:href="https://ubvogt.de/doku.php/user/margarita_greinacher">Margarita Greinacher</text:a><text:line-break/>
<text:span text:style-name="Strong_20_Emphasis">Kassierin</text:span>: <text:a xlink:type="simple" xlink:href="https://ubvogt.de/doku.php/user/sonja_schattmaier">Sonja Schattmai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