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7ffc8439e56a8774356774b8ade240c7.jpg"/>
  <manifest:file-entry manifest:media-type="image/jpeg" manifest:full-path="Pictures/7c2978e0bde68b1395cc72936ecb190a.jpg"/>
  <manifest:file-entry manifest:media-type="image/jpeg" manifest:full-path="Pictures/8d024a6c9c07f5c761890382189740ba.jpg"/>
  <manifest:file-entry manifest:media-type="image/jpeg" manifest:full-path="Pictures/f795af1d29f315b3e89a78ecefd593e8.jpg"/>
  <manifest:file-entry manifest:media-type="image/jpeg" manifest:full-path="Pictures/8c24c4f48301864b6f27bd7a4d6778aa.jpg"/>
  <manifest:file-entry manifest:media-type="image/jpeg" manifest:full-path="Pictures/e8419e035424dcb7bab0de1a7f7477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zugangsdaten"/>Zugangsdaten<text:bookmark-end text:name="zugangsdaten"/></text:h>
      <text:p text:style-name="Text_20_body">wie komme ich zu meinen Zugangsdaten ?</text:p>
      <text:p text:style-name="Text_20_body">Die Zugangsdaten (Benutzername) wird zugeteilt.</text:p>
      <text:p text:style-name="Text_20_body">Falls noch kein Benutzernamen bekannt ist, einfach über das <text:span text:style-name="underline"><text:a xlink:type="simple" xlink:href="https://ubvogt.de/doku.php/kontakt/start">Kontaktformular</text:a></text:span>
uns eine Nachricht zukommen lassen</text:p>
      <text:h text:style-name="Heading_20_2" text:outline-level="2"><text:bookmark-start text:name="password_vergessen"/>Password vergessen<text:bookmark-end text:name="password_vergessen"/></text:h>
      <text:p text:style-name="Text_20_body">Beim Verlust des Passworts oder Erstanmeldung bitte</text:p>
      <text:p text:style-name="Text_20_body">über <text:span text:style-name="underline"><text:a xlink:type="simple" xlink:href="http://intern.ubvogt.de/adm_program/system/login.php">das Verwaltungsprogramm (hier)</text:a></text:span> ein neues Kennwort erzeugen lassen.</text:p>
      <text:p text:style-name="Text_20_body"><text:span text:style-name="Strong_20_Emphasis">Diese Kennwort gilt auf der Webseite sowie der Vereinsverwaltung.</text:span></text:p>
      <text:p text:style-name="Text_20_body">Anbei der Ablauf in beschreibenden Texten/Bildern:<text:line-break/>
Die Bilder können durch anklicken vergrössert werden! </text:p>
      <text:p text:style-name="Text_20_body">bitte auf <text:span text:style-name="Emphasis">Anmelden</text:span> klicken (siehe Bild)<text:line-break/>
<draw:frame draw:style-name="media" draw:name="" text:anchor-type="as-char" draw:z-index="0" svg:width="7.9375cm" svg:height="6.5352083333333cm"><draw:image xlink:href="Pictures/7ffc8439e56a8774356774b8ade240c7.jpg" xlink:type="simple" xlink:show="embed" xlink:actuate="onLoad"/></draw:frame></text:p>
      <text:p text:style-name="Text_20_body">Danach auf den Text <text:span text:style-name="Emphasis">Ich habe meine Passwort vergessen klicken</text:span> (siehe Bild)<text:line-break/>
<draw:frame draw:style-name="media" draw:name="" text:anchor-type="as-char" draw:z-index="0" svg:width="7.9375cm" svg:height="4.4714583333333cm"><draw:image xlink:href="Pictures/7c2978e0bde68b1395cc72936ecb190a.jpg" xlink:type="simple" xlink:show="embed" xlink:actuate="onLoad"/></draw:frame></text:p>
      <text:p text:style-name="Text_20_body">Das nachfolgend gezeigte Fenster ausfüllen mit der dem Verein gemeldeten eMail Adresse<text:line-break/>
Desweiteren den Bestätigungscode im nächsten Feld eingeben und das Ganze mit <text:span text:style-name="Emphasis">neues Passwort zusenden</text:span> bestätigen (siehe Bild)<text:line-break/>
<draw:frame draw:style-name="media" draw:name="" text:anchor-type="as-char" draw:z-index="0" svg:width="7.9375cm" svg:height="4.4714583333333cm"><draw:image xlink:href="Pictures/8d024a6c9c07f5c761890382189740ba.jpg" xlink:type="simple" xlink:show="embed" xlink:actuate="onLoad"/></draw:frame></text:p>
      <text:p text:style-name="Text_20_body">Der Versand des Passwords wird auf dem nachfolgenden Fenster bestätigt.<text:line-break/>
<text:span text:style-name="Emphasis">
Danach einfach folgende eMail beachten:<text:line-break/>
Hallo XX,<text:line-break/>
<text:line-break/>
du hast ein neues Passwort angefordert!<text:line-break/>
<text:line-break/>
Hier sind deine Daten:<text:line-break/>
Benutzername: XX<text:line-break/>
Passwort: <text:line-break/>
<text:line-break/>
Damit du dein neues Passwort benutzen kannst, musst du es über den folgenden Link freischalten:<text:line-break/>
<text:line-break/>
Link
<text:line-break/>
Das Passwort wurde automatisch generiert.<text:line-break/>
Du solltest es nach deiner Anmeldung auf <text:a xlink:type="simple" xlink:href="http://intern.ubvogt.de">http://intern.ubvogt.de</text:a> in deinem Profil ändern.<text:line-break/>
<text:line-break/>
Viele Grüße<text:line-break/>
Die Webmaster</text:span></text:p>
      <text:p text:style-name="Text_20_body">Erst nach bestätigen eun einloggen mit diesem Passwort,<text:line-break/>
auf der Vereinsverwaltung steht das Password in allen System zu benutzung bereit.</text:p>
      <text:h text:style-name="Heading_20_2" text:outline-level="2"><text:bookmark-start text:name="systeme"/>Systeme<text:bookmark-end text:name="systeme"/></text:h>
      <text:p text:style-name="Text_20_body">Das Passwort kann auf der Vereinsverwaltung sowie auf der Webseite verwendet werden.<text:line-break/>
Um weitere Bereiche für Mitglieder freizuschalten.<text:line-break/></text:p>
      <text:h text:style-name="Heading_20_3" text:outline-level="3"><text:bookmark-start text:name="mitgliederverwaltung"/>Mitgliederverwaltung<text:bookmark-end text:name="mitgliederverwaltung"/></text:h>
      <text:p text:style-name="Text_20_body"><text:span text:style-name="underline"><text:a xlink:type="simple" xlink:href="http://intern.ubvogt.de">Vereinsverwaltung</text:a></text:span><text:line-break/></text:p>
      <text:p text:style-name="Text_20_body">Bitte auf <text:span text:style-name="Emphasis">Anmelden</text:span> klicken (siehe Bild)<text:line-break/>
<draw:frame draw:style-name="media" draw:name="" text:anchor-type="as-char" draw:z-index="0" svg:width="7.9375cm" svg:height="6.5352083333333cm"><draw:image xlink:href="Pictures/7ffc8439e56a8774356774b8ade240c7.jpg" xlink:type="simple" xlink:show="embed" xlink:actuate="onLoad"/></draw:frame></text:p>
      <text:p text:style-name="Text_20_body">Den Benutzernamen und das Passwort eintragen und bestätigen (siehe Bild)<text:line-break/>
<draw:frame draw:style-name="media" draw:name="" text:anchor-type="as-char" draw:z-index="0" svg:width="7.9375cm" svg:height="4.4714583333333cm"><draw:image xlink:href="Pictures/f795af1d29f315b3e89a78ecefd593e8.jpg" xlink:type="simple" xlink:show="embed" xlink:actuate="onLoad"/></draw:frame></text:p>
      <text:h text:style-name="Heading_20_3" text:outline-level="3"><text:bookmark-start text:name="webseite"/>Webseite<text:bookmark-end text:name="webseite"/></text:h>
      <text:p text:style-name="Text_20_body"><text:span text:style-name="underline"><text:a xlink:type="simple" xlink:href="http://www.ubvogt.de">Webseite</text:a></text:span><text:line-break/></text:p>
      <text:p text:style-name="Text_20_body">Bitte auf <text:span text:style-name="Emphasis">Anmelden</text:span> klicken (siehe Bild)<text:line-break/>
<draw:frame draw:style-name="media" draw:name="" text:anchor-type="as-char" draw:z-index="0" svg:width="7.9375cm" svg:height="2.6458333333333cm"><draw:image xlink:href="Pictures/8c24c4f48301864b6f27bd7a4d6778aa.jpg" xlink:type="simple" xlink:show="embed" xlink:actuate="onLoad"/></draw:frame></text:p>
      <text:p text:style-name="Text_20_body">Den Benutzernamen und das Passwort eintragen und bestätigen (siehe Bild)<text:line-break/>
<draw:frame draw:style-name="media" draw:name="" text:anchor-type="as-char" draw:z-index="0" svg:width="7.9375cm" svg:height="4.4714583333333cm"><draw:image xlink:href="Pictures/e8419e035424dcb7bab0de1a7f74775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