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f39955e08de3bc0f55362fc0d3e153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olfgang_kraetzler"/>Wolfgang Krätzler<text:bookmark-end text:name="wolfgang_kraetzler"/></text:h>
      <text:p text:style-name="Text_20_body">
<draw:frame draw:style-name="media" draw:name="" text:anchor-type="as-char" draw:z-index="0" svg:width="5.2916666666667cm" svg:height="5.2916666666667cm"><draw:image xlink:href="Pictures/f39955e08de3bc0f55362fc0d3e153df.jpg" xlink:type="simple" xlink:show="embed" xlink:actuate="onLoad"/></draw:frame></text:p>
      <text:list text:style-name="List_20_1">
        <text:list-item>
          <text:p text:style-name="Text_20_body"> 53 Jahre</text:p>
        </text:list-item>
        <text:list-item>
          <text:p text:style-name="Text_20_body"> verheiratet, 3 Kinder</text:p>
        </text:list-item>
        <text:list-item>
          <text:p text:style-name="Text_20_body"> Arzt für Allgemeinmedizin</text:p>
        </text:list-item>
        <text:list-item>
          <text:p text:style-name="Text_20_body"> Gemeinderat seit 2014</text:p>
        </text:list-item>
        <text:list-item>
          <text:p text:style-name="Text_20_body"> Beisitzer</text:p>
        </text:list-item>
        <text:list-item>
          <text:p text:style-name="Text_20_body"> wer mitmacht, kann Dinge bewegen!</text:p>
        </text:list-item>
        <text:list-item>
          <text:p text:style-name="Text_20_body"> Dienstleistung, Gewerbe und Tourismus - wichtige Punkte für die Entwicklung von Vog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