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16a8a4dcd746db77e13fa90a9a1a80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thorsten_ray"/>Thorsten Ray<text:bookmark-end text:name="thorsten_ray"/></text:h>
      <text:p text:style-name="Text_20_body">
<draw:frame draw:style-name="media" draw:name="" text:anchor-type="as-char" draw:z-index="0" svg:width="5.2916666666667cm" svg:height="5.2916666666667cm"><draw:image xlink:href="Pictures/16a8a4dcd746db77e13fa90a9a1a8006.jpg" xlink:type="simple" xlink:show="embed" xlink:actuate="onLoad"/></draw:frame><text:line-break/></text:p>
      <text:list text:style-name="List_20_1">
        <text:list-item>
          <text:p text:style-name="Text_20_body"> 38 Jahre</text:p>
        </text:list-item>
        <text:list-item>
          <text:p text:style-name="Text_20_body"> alleinstehend</text:p>
        </text:list-item>
        <text:list-item>
          <text:p text:style-name="Text_20_body"> Informatiker, angestellt bei RAFI</text:p>
        </text:list-item>
        <text:list-item>
          <text:p text:style-name="Text_20_body"> soziales Miteinander</text:p>
        </text:list-item>
        <text:list-item>
          <text:p text:style-name="Text_20_body"> bezahlbarer Wohnraum</text:p>
        </text:list-item>
        <text:list-item>
          <text:p text:style-name="Text_20_body"> starkes Gewerbe</text:p>
        </text:list-item>
        <text:list-item>
          <text:p text:style-name="Text_20_body"> Erhalt unserer lebenswerten Umwelt</text:p>
        </text:list-item>
        <text:list-item>
          <text:p text:style-name="Text_20_body"> Entwicklung einer Agenda: Vogt im Jahre 2030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