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7317d302eabbbb80c2bfa3fbffc3d1c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sebastian_niederreiter"/>Sebastian Niederreiter<text:bookmark-end text:name="sebastian_niederreiter"/></text:h>
      <text:p text:style-name="Text_20_body"><draw:frame draw:style-name="mediaright" draw:name="" text:anchor-type="paragraph" draw:z-index="0" svg:width="3.96875cm" svg:height="5.55625cm"><draw:image xlink:href="Pictures/7317d302eabbbb80c2bfa3fbffc3d1c4.jpg" xlink:type="simple" xlink:show="embed" xlink:actuate="onLoad"/></draw:frame></text:p>
      <text:list text:style-name="List_20_1">
        <text:list-item>
          <text:p text:style-name="Text_20_body"> 22 Jahre</text:p>
        </text:list-item>
        <text:list-item>
          <text:p text:style-name="Text_20_body"> ledig</text:p>
        </text:list-item>
        <text:list-item>
          <text:p text:style-name="Text_20_body"> Techn. Angestellter</text:p>
        </text:list-item>
        <text:list-item>
          <text:p text:style-name="Text_20_body"> Jugenderat seit 2011</text:p>
        </text:list-item>
        <text:list-item>
          <text:p text:style-name="Text_20_body"> Motivationsgründe: Werterhalt, Jugendarbei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