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fc9e4a616a0c1b34beeddc338403689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ralph_buemann"/>Ralph Buemann<text:bookmark-end text:name="ralph_buemann"/></text:h>
      <text:p text:style-name="Text_20_body">
<draw:frame draw:style-name="media" draw:name="" text:anchor-type="as-char" draw:z-index="0" svg:width="5.2916666666667cm" svg:height="7.9375cm"><draw:image xlink:href="Pictures/fc9e4a616a0c1b34beeddc3384036892.jpg" xlink:type="simple" xlink:show="embed" xlink:actuate="onLoad"/></draw:frame></text:p>
      <text:list text:style-name="List_20_1">
        <text:list-item>
          <text:p text:style-name="Text_20_body"> 55 Jahre </text:p>
        </text:list-item>
        <text:list-item>
          <text:p text:style-name="Text_20_body"> verheiratet, 2 Söhne </text:p>
        </text:list-item>
        <text:list-item>
          <text:p text:style-name="Text_20_body"> Geschäftsführer, selbständiger Dipl.-Kfm.</text:p>
        </text:list-item>
        <text:list-item>
          <text:p text:style-name="Text_20_body"> Gemeinderat seit 21.2.2018</text:p>
        </text:list-item>
        <text:list-item>
          <text:p text:style-name="Text_20_body"> Ehrenamt: 1. Vorsitzender Fanfarenzug Vogt, Gemeinderat, Mitglied in mehreren Vogter Vereinen</text:p>
        </text:list-item>
        <text:list-item>
          <text:p text:style-name="Text_20_body"> Was mir wichtig ist:</text:p>
          <text:list text:style-name="List_20_1">
            <text:list-item>
              <text:p text:style-name="Text_20_body"> bürgernahe Gemeindeverwaltung</text:p>
            </text:list-item>
            <text:list-item>
              <text:p text:style-name="Text_20_body"> ein Gemeinderat, der sich dem Wohle der Einwohner und den örtlichen Gewerbetreibenden verpflichtet sieht</text:p>
            </text:list-item>
            <text:list-item>
              <text:p text:style-name="Text_20_body"> Förderung des Ehrenamts</text:p>
            </text:list-item>
            <text:list-item>
              <text:p text:style-name="Text_20_body"> Keine Windkraft im Altdorfer Wald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