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2e811f8289656b8ccc96f9239a847ba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eter_sonntag"/>Peter Sonntag<text:bookmark-end text:name="peter_sonntag"/></text:h>
      <text:p text:style-name="Text_20_body">
<draw:frame draw:style-name="media" draw:name="" text:anchor-type="as-char" draw:z-index="0" svg:width="5.2916666666667cm" svg:height="7.9375cm"><draw:image xlink:href="Pictures/2e811f8289656b8ccc96f9239a847baf.jpg" xlink:type="simple" xlink:show="embed" xlink:actuate="onLoad"/></draw:frame></text:p>
      <text:list text:style-name="List_20_1">
        <text:list-item>
          <text:p text:style-name="Text_20_body"> 62 Jahre </text:p>
        </text:list-item>
        <text:list-item>
          <text:p text:style-name="Text_20_body"> geschieden, 3 Kinder </text:p>
        </text:list-item>
        <text:list-item>
          <text:p text:style-name="Text_20_body"> Bauingenieur</text:p>
        </text:list-item>
        <text:list-item>
          <text:p text:style-name="Text_20_body"> Ehrenamt: Vorsitzender der Jagdgesellschaft Vogt, Aktives Mitglied im Schützenverein und Sportverein Vogt</text:p>
        </text:list-item>
        <text:list-item>
          <text:p text:style-name="Text_20_body"> Was mir wichtig ist: Einen Beitrag zu leisten für das Gemeinwohl in meiner Heimatgemeind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