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4cec4fece67f0904e7156dd87adc168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eter_geiger"/>Peter Geiger<text:bookmark-end text:name="peter_geiger"/></text:h>
      <text:p text:style-name="Text_20_body">
<draw:frame draw:style-name="media" draw:name="" text:anchor-type="as-char" draw:z-index="0" svg:width="5.2916666666667cm" svg:height="7.9375cm"><draw:image xlink:href="Pictures/4cec4fece67f0904e7156dd87adc1683.jpg" xlink:type="simple" xlink:show="embed" xlink:actuate="onLoad"/></draw:frame></text:p>
      <text:list text:style-name="List_20_1">
        <text:list-item>
          <text:p text:style-name="Text_20_body"> 72 Jahre (jung)</text:p>
        </text:list-item>
        <text:list-item>
          <text:p text:style-name="Text_20_body"> verheiratet, 3 Söhne</text:p>
        </text:list-item>
        <text:list-item>
          <text:p text:style-name="Text_20_body"> selbstständiger Präzisionswerkzeugmechaniker in Vogt</text:p>
        </text:list-item>
        <text:list-item>
          <text:p text:style-name="Text_20_body"> Seit 1980 im Gemeinderat</text:p>
        </text:list-item>
        <text:list-item>
          <text:p text:style-name="Text_20_body"> Was mir wichtig ist:</text:p>
          <text:list text:style-name="List_20_1">
            <text:list-item>
              <text:p text:style-name="Text_20_body"> überschaubare Entwicklung der Gemeinde</text:p>
            </text:list-item>
            <text:list-item>
              <text:p text:style-name="Text_20_body"> Schnellere Abwicklung von Bürgeranfragen</text:p>
            </text:list-item>
            <text:list-item>
              <text:p text:style-name="Text_20_body"> Versorgungssicherheit der Bürger mit bestem Trinkwasser als wichtigstes Lebensmittel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