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7181c9ce0d9cbd765bafddf11926246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max_scharpf"/>Max Scharpf<text:bookmark-end text:name="max_scharpf"/></text:h>
      <text:p text:style-name="Text_20_body"><draw:frame draw:style-name="mediaright" draw:name="" text:anchor-type="paragraph" draw:z-index="0" svg:width="3.96875cm" svg:height="5.55625cm"><draw:image xlink:href="Pictures/7181c9ce0d9cbd765bafddf11926246d.jpg" xlink:type="simple" xlink:show="embed" xlink:actuate="onLoad"/></draw:frame></text:p>
      <text:list text:style-name="List_20_1">
        <text:list-item>
          <text:p text:style-name="Text_20_body"> 31 Jahre</text:p>
        </text:list-item>
        <text:list-item>
          <text:p text:style-name="Text_20_body"> verheiratet, drei Kinder</text:p>
        </text:list-item>
        <text:list-item>
          <text:p text:style-name="Text_20_body"> Kaminfegermeister</text:p>
        </text:list-item>
        <text:list-item>
          <text:p text:style-name="Text_20_body"> Gemeinderat seit 2009</text:p>
        </text:list-item>
        <text:list-item>
          <text:p text:style-name="Text_20_body"> Motivationsgrund: Engagement für Vog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