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bdf8ffeb41ceafc6ee8610ddefe78f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atthias_stroebele"/>Matthias Ströbele<text:bookmark-end text:name="matthias_stroebele"/></text:h>
      <text:p text:style-name="Text_20_body"><draw:frame draw:style-name="media" draw:name="" text:anchor-type="as-char" draw:z-index="0" svg:width="5.2916666666667cm" svg:height="7.9375cm"><draw:image xlink:href="Pictures/bdf8ffeb41ceafc6ee8610ddefe78ffb.jpg" xlink:type="simple" xlink:show="embed" xlink:actuate="onLoad"/></draw:frame></text:p>
      <text:list text:style-name="List_20_1">
        <text:list-item>
          <text:p text:style-name="Text_20_body"> 46 Jahre </text:p>
        </text:list-item>
        <text:list-item>
          <text:p text:style-name="Text_20_body"> verheiratet, 2 Kinder </text:p>
        </text:list-item>
        <text:list-item>
          <text:p text:style-name="Text_20_body"> Freier Architekt | GF 2XM baumanagement GmbH</text:p>
        </text:list-item>
        <text:list-item>
          <text:p text:style-name="Text_20_body"> Seit 2022 Gemeinderat</text:p>
        </text:list-item>
        <text:list-item>
          <text:p text:style-name="Text_20_body"> Ehrenamt: Vorsitzender Fanfarenzug Vogt e. V., Dozent Architekturfakultät Hochschule Biberach, Mitglied im Musikverein, Blutreiter, Schützenverein, Jäger Hegering Vogt</text:p>
        </text:list-item>
        <text:list-item>
          <text:p text:style-name="Text_20_body"> Was mir wichtig ist: Ich möchte ein verlässlicher Partner sein, der mit Köpfchen anstehende Entscheidungen hinterfragt, analysiert und sich klar positioniert - im Interesse der Vogter Bürger für sinnvolle Entscheidungen und gegen ideologiegetriebene Verbotspolitik ohne Moralismu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