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1b91d132a21c332f9b162b4d058d6dc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margarita_greinacher"/>Margarita Greinacher<text:bookmark-end text:name="margarita_greinacher"/></text:h>
      <text:p text:style-name="Text_20_body">
<draw:frame draw:style-name="media" draw:name="" text:anchor-type="as-char" draw:z-index="0" svg:width="5.2916666666667cm" svg:height="7.9375cm"><draw:image xlink:href="Pictures/1b91d132a21c332f9b162b4d058d6dce.jpg" xlink:type="simple" xlink:show="embed" xlink:actuate="onLoad"/></draw:frame></text:p>
      <text:list text:style-name="List_20_1">
        <text:list-item>
          <text:p text:style-name="Text_20_body"> 57 Jahre</text:p>
        </text:list-item>
        <text:list-item>
          <text:p text:style-name="Text_20_body"> verheiratet, 3 Kinder</text:p>
        </text:list-item>
        <text:list-item>
          <text:p text:style-name="Text_20_body"> Dipl. Verwaltungswirtin</text:p>
        </text:list-item>
        <text:list-item>
          <text:p text:style-name="Text_20_body"> Gemeinderätin seit 2014</text:p>
        </text:list-item>
        <text:list-item>
          <text:p text:style-name="Text_20_body"> Ehrenamt: Aktivität in verschiedenen Vereinen/Institutionen, auch in der Vorstandschaft</text:p>
        </text:list-item>
        <text:list-item>
          <text:p text:style-name="Text_20_body"> Was mir wichtig ist: </text:p>
          <text:list text:style-name="List_20_1">
            <text:list-item>
              <text:p text:style-name="Text_20_body"> Mitwirkung bei der Gestaltung eines lebens- und liebenswerten Vogts - auch für Folgegenerationen</text:p>
            </text:list-item>
            <text:list-item>
              <text:p text:style-name="Text_20_body"> Bestmögliche Unterstützung der Vereinsarbeit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