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d5f5bfaa88c1c8b6166d47a716910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marc_steffen_hanschur"/>Marc Steffen Hanschur<text:bookmark-end text:name="marc_steffen_hanschur"/></text:h>
      <text:p text:style-name="Text_20_body">
<draw:frame draw:style-name="media" draw:name="" text:anchor-type="as-char" draw:z-index="0" svg:width="5.2916666666667cm" svg:height="5.2916666666667cm"><draw:image xlink:href="Pictures/1d5f5bfaa88c1c8b6166d47a71691080.jpg" xlink:type="simple" xlink:show="embed" xlink:actuate="onLoad"/></draw:frame></text:p>
      <text:list text:style-name="List_20_1">
        <text:list-item>
          <text:p text:style-name="Text_20_body"> 47 Jahre</text:p>
        </text:list-item>
        <text:list-item>
          <text:p text:style-name="Text_20_body"> verheiratet, 2 Kinder</text:p>
        </text:list-item>
        <text:list-item>
          <text:p text:style-name="Text_20_body"> Gemeinderat seit 2014</text:p>
        </text:list-item>
        <text:list-item>
          <text:p text:style-name="Text_20_body"> Landtagswahlkandidat 2016</text:p>
        </text:list-item>
        <text:list-item>
          <text:p text:style-name="Text_20_body"> Medienberater / Medienbeauftragter / Datenschutzbeauftragter</text:p>
        </text:list-item>
        <text:list-item>
          <text:p text:style-name="Text_20_body"> Aktives Mitglied in mehreren Vereinen </text:p>
        </text:list-item>
        <text:list-item>
          <text:p text:style-name="Text_20_body"> angestellt bei STEP-G </text:p>
        </text:list-item>
        <text:list-item>
          <text:p text:style-name="Text_20_body"> Werterhalt </text:p>
        </text:list-item>
        <text:list-item>
          <text:p text:style-name="Text_20_body"> soziales Leben - Jung und Alt in Vogt </text:p>
        </text:list-item>
        <text:list-item>
          <text:p text:style-name="Text_20_body"> Dienstleistungsdorf </text:p>
        </text:list-item>
        <text:list-item>
          <text:p text:style-name="Text_20_body"> Zukunftsplanung - wo stehen wir in 30 Jahren? </text:p>
        </text:list-item>
        <text:list-item>
          <text:p text:style-name="Text_20_body"> sinnige Verkehrskonzeption </text:p>
        </text:list-item>
      </text:list>
      <text:p text:style-name="Text_20_body">mehr zu mir und meiner Person unter <text:a xlink:type="simple" xlink:href="https://marc-hanschur.de">marc-hanschur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