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aa3bbaf09d843b897e38f5434d5f98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heike_vogler"/>Heike Vogler<text:bookmark-end text:name="heike_vogler"/></text:h>
      <text:p text:style-name="Text_20_body">
<draw:frame draw:style-name="media" draw:name="" text:anchor-type="as-char" draw:z-index="0" svg:width="5.2916666666667cm" svg:height="7.9375cm"><draw:image xlink:href="Pictures/aa3bbaf09d843b897e38f5434d5f98d5.jpg" xlink:type="simple" xlink:show="embed" xlink:actuate="onLoad"/></draw:frame></text:p>
      <text:list text:style-name="List_20_1">
        <text:list-item>
          <text:p text:style-name="Text_20_body"> 54 Jahre</text:p>
        </text:list-item>
        <text:list-item>
          <text:p text:style-name="Text_20_body"> verheiratet, 2 Kinder</text:p>
        </text:list-item>
        <text:list-item>
          <text:p text:style-name="Text_20_body"> Medizinische Fachangestellte</text:p>
        </text:list-item>
        <text:list-item>
          <text:p text:style-name="Text_20_body"> Seit 5 Jahren Gemeinderat</text:p>
        </text:list-item>
        <text:list-item>
          <text:p text:style-name="Text_20_body"> Was mir wichtig ist: </text:p>
          <text:list text:style-name="List_20_1">
            <text:list-item>
              <text:p text:style-name="Text_20_body"> weil auch Frauen im Dorf was zu sagen haben</text:p>
            </text:list-item>
            <text:list-item>
              <text:p text:style-name="Text_20_body"> leben in einer gesunden Umwelt</text:p>
            </text:list-item>
            <text:list-item>
              <text:p text:style-name="Text_20_body"> Unterstützung der Vogter Verein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