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b1898a801c9eee41081cd5ddde7db2b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atih_satar"/>Fatih Satar<text:bookmark-end text:name="fatih_satar"/></text:h>
      <text:p text:style-name="Text_20_body">
<draw:frame draw:style-name="media" draw:name="" text:anchor-type="as-char" draw:z-index="0" svg:width="5.2916666666667cm" svg:height="5.2916666666667cm"><draw:image xlink:href="Pictures/b1898a801c9eee41081cd5ddde7db2b8.jpg" xlink:type="simple" xlink:show="embed" xlink:actuate="onLoad"/></draw:frame></text:p>
      <text:list text:style-name="List_20_1">
        <text:list-item>
          <text:p text:style-name="Text_20_body"> 38 Jahre</text:p>
        </text:list-item>
        <text:list-item>
          <text:p text:style-name="Text_20_body"> verheiratet, 1 Kind</text:p>
        </text:list-item>
        <text:list-item>
          <text:p text:style-name="Text_20_body"> angestellt bei Vetter Ravensburg</text:p>
        </text:list-item>
        <text:list-item>
          <text:p text:style-name="Text_20_body"> kindergerechte Umgebung (Familienfreizeitgelände)</text:p>
        </text:list-item>
        <text:list-item>
          <text:p text:style-name="Text_20_body"> dynamisches Miteinander von Jung &amp; Alt </text:p>
        </text:list-item>
        <text:list-item>
          <text:p text:style-name="Text_20_body"> Verkehrssicherheit (Ampel)</text:p>
        </text:list-item>
        <text:list-item>
          <text:p text:style-name="Text_20_body"> TUN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