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939e5c47fb043a494eb9cf406c935d3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eberhard_hymer"/>Eberhard Hymer<text:bookmark-end text:name="eberhard_hymer"/></text:h>
      <text:p text:style-name="Text_20_body">
<draw:frame draw:style-name="media" draw:name="" text:anchor-type="as-char" draw:z-index="0" svg:width="5.2916666666667cm" svg:height="7.9375cm"><draw:image xlink:href="Pictures/939e5c47fb043a494eb9cf406c935d31.jpg" xlink:type="simple" xlink:show="embed" xlink:actuate="onLoad"/></draw:frame></text:p>
      <text:list text:style-name="List_20_1">
        <text:list-item>
          <text:p text:style-name="Text_20_body"> 60 Jahre </text:p>
        </text:list-item>
        <text:list-item>
          <text:p text:style-name="Text_20_body"> geschieden, 3 Kinder </text:p>
        </text:list-item>
        <text:list-item>
          <text:p text:style-name="Text_20_body"> Selbstständig Tankstelle</text:p>
        </text:list-item>
        <text:list-item>
          <text:p text:style-name="Text_20_body"> seit 20 Jahren Gemeinderat</text:p>
        </text:list-item>
        <text:list-item>
          <text:p text:style-name="Text_20_body"> stellv. Bürgermeister </text:p>
        </text:list-item>
        <text:list-item>
          <text:p text:style-name="Text_20_body"> Ehrenamt: Musikverein Vogt</text:p>
        </text:list-item>
        <text:list-item>
          <text:p text:style-name="Text_20_body"> Erhalt des Erreichten und Weiterentwicklung von Neuem in meiner Heimatgemein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