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9c577d3119c4636149d067700be1e8c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r._frank_kirchner"/>Dr. Frank Kirchner<text:bookmark-end text:name="dr._frank_kirchner"/></text:h>
      <text:p text:style-name="Text_20_body">
<draw:frame draw:style-name="media" draw:name="" text:anchor-type="as-char" draw:z-index="0" svg:width="5.2916666666667cm" svg:height="7.9375cm"><draw:image xlink:href="Pictures/9c577d3119c4636149d067700be1e8c7.jpg" xlink:type="simple" xlink:show="embed" xlink:actuate="onLoad"/></draw:frame></text:p>
      <text:list text:style-name="List_20_1">
        <text:list-item>
          <text:p text:style-name="Text_20_body"> 58 Jahre</text:p>
        </text:list-item>
        <text:list-item>
          <text:p text:style-name="Text_20_body"> verheiratet, 2 Kinder</text:p>
        </text:list-item>
        <text:list-item>
          <text:p text:style-name="Text_20_body"> Facharzt für Kinderheilkunde und Jugendmedizin mit eigener Praxis in Vogt</text:p>
        </text:list-item>
        <text:list-item>
          <text:p text:style-name="Text_20_body"> kommunalpolitisch erfahren! Gemeinderat seit 2004 </text:p>
        </text:list-item>
        <text:list-item>
          <text:p text:style-name="Text_20_body"> Ehrenamt: Obmann der Kinderärzte Oberschwaben, Vorstandsmitglied der Kreisärzteschaft in Ravensburg, Vorstandsmitglied des Notdienstvereins der Kinderärzte Oberschwaben</text:p>
        </text:list-item>
        <text:list-item>
          <text:p text:style-name="Text_20_body"> Was mir wichtig ist: </text:p>
          <text:list text:style-name="List_20_1">
            <text:list-item>
              <text:p text:style-name="Text_20_body"> Soziale Verantwortung in Vogt</text:p>
            </text:list-item>
            <text:list-item>
              <text:p text:style-name="Text_20_body"> Stärkung für Familien und Kinder</text:p>
            </text:list-item>
            <text:list-item>
              <text:p text:style-name="Text_20_body"> Umweltschutz</text:p>
            </text:list-item>
            <text:list-item>
              <text:p text:style-name="Text_20_body"> Energiewende mit Maß und Vernunft</text:p>
            </text:list-item>
            <text:list-item>
              <text:p text:style-name="Text_20_body"> Stärkung von Vogt als Schul- und Wirtschaftsstandort</text:p>
            </text:list-item>
          </text:list>
        </text:list-item>
      </text:list>
      <text:p text:style-name="Text_20_body">mehr zu mir und meiner Person unter <text:a xlink:type="simple" xlink:href="http://www.kinderarztpraxis-kirchner.de">kinderarztpraxis-kirchner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