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d2342c4404293889c9f08528954515f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christian_uelk"/>Christian Uelk<text:bookmark-end text:name="christian_uelk"/></text:h>
      <text:p text:style-name="Text_20_body">
<draw:frame draw:style-name="media" draw:name="" text:anchor-type="as-char" draw:z-index="0" svg:width="5.2916666666667cm" svg:height="7.9375cm"><draw:image xlink:href="Pictures/d2342c4404293889c9f08528954515f6.jpg" xlink:type="simple" xlink:show="embed" xlink:actuate="onLoad"/></draw:frame></text:p>
      <text:list text:style-name="List_20_1">
        <text:list-item>
          <text:p text:style-name="Text_20_body"> 38 Jahre</text:p>
        </text:list-item>
        <text:list-item>
          <text:p text:style-name="Text_20_body"> verheiratet, 2 Kinder</text:p>
        </text:list-item>
        <text:list-item>
          <text:p text:style-name="Text_20_body"> selbstständiger Zimmermann</text:p>
        </text:list-item>
        <text:list-item>
          <text:p text:style-name="Text_20_body"> Jung und Alt in Vogt</text:p>
        </text:list-item>
        <text:list-item>
          <text:p text:style-name="Text_20_body"> ein tolles Miteinander in Vogt</text:p>
        </text:list-item>
        <text:list-item>
          <text:p text:style-name="Text_20_body"> zusammen in die Zukunf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