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8f8e5c6c045eb9e99b98ca9ec465821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carsten_rohlfs"/>Carsten Rohlfs<text:bookmark-end text:name="carsten_rohlfs"/></text:h>
      <text:p text:style-name="Text_20_body">
<draw:frame draw:style-name="media" draw:name="" text:anchor-type="as-char" draw:z-index="0" svg:width="5.2916666666667cm" svg:height="5.2916666666667cm"><draw:image xlink:href="Pictures/8f8e5c6c045eb9e99b98ca9ec4658215.jpg" xlink:type="simple" xlink:show="embed" xlink:actuate="onLoad"/></draw:frame></text:p>
      <text:list text:style-name="List_20_1">
        <text:list-item>
          <text:p text:style-name="Text_20_body"> 52 Jahre</text:p>
        </text:list-item>
        <text:list-item>
          <text:p text:style-name="Text_20_body"> verheiratet, 2 Kinder</text:p>
        </text:list-item>
        <text:list-item>
          <text:p text:style-name="Text_20_body"> Maurer bei Bauunternehmen Euperle GmbH</text:p>
        </text:list-item>
        <text:list-item>
          <text:p text:style-name="Text_20_body"> nachhaltige Entwicklung der Gemeinde</text:p>
        </text:list-item>
        <text:list-item>
          <text:p text:style-name="Text_20_body"> Jung und Alt in Vogt</text:p>
        </text:list-item>
        <text:list-item>
          <text:p text:style-name="Text_20_body"> Wirtschaft und Soziales</text:p>
        </text:list-item>
        <text:list-item>
          <text:p text:style-name="Text_20_body"> Wald- und Gewässerpfleg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