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d541690f14586fa096744cec3b7c3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bernd_berry_weishaupt"/>Bernd (Berry) Weishaupt<text:bookmark-end text:name="bernd_berry_weishaupt"/></text:h>
      <text:p text:style-name="Text_20_body"><draw:frame draw:style-name="mediaright" draw:name="" text:anchor-type="paragraph" draw:z-index="0" svg:width="3.96875cm" svg:height="5.55625cm"><draw:image xlink:href="Pictures/2d541690f14586fa096744cec3b7c309.jpg" xlink:type="simple" xlink:show="embed" xlink:actuate="onLoad"/></draw:frame></text:p>
      <text:list text:style-name="List_20_1">
        <text:list-item>
          <text:p text:style-name="Text_20_body"> 54 Jahre</text:p>
        </text:list-item>
        <text:list-item>
          <text:p text:style-name="Text_20_body"> verheiratet</text:p>
        </text:list-item>
        <text:list-item>
          <text:p text:style-name="Text_20_body"> Selbstständig/ Quadtouren</text:p>
        </text:list-item>
        <text:list-item>
          <text:p text:style-name="Text_20_body"> Motivationsgrund: Die Gemeinde so attraktiv wie möglich mitzugestalten- für alle Altersgrupp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