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3defef4fec2f0752c2b02e3f3e46fe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barbara_wizigmann"/>Barbara Wizigmann<text:bookmark-end text:name="barbara_wizigmann"/></text:h>
      <text:p text:style-name="Text_20_body">
<draw:frame draw:style-name="media" draw:name="" text:anchor-type="as-char" draw:z-index="0" svg:width="5.2916666666667cm" svg:height="5.2652083333333cm"><draw:image xlink:href="Pictures/3defef4fec2f0752c2b02e3f3e46fede.jpg" xlink:type="simple" xlink:show="embed" xlink:actuate="onLoad"/></draw:frame></text:p>
      <text:list text:style-name="List_20_1">
        <text:list-item>
          <text:p text:style-name="Text_20_body"> 52 Jahre</text:p>
        </text:list-item>
        <text:list-item>
          <text:p text:style-name="Text_20_body"> verheiratet, 2 Kinder</text:p>
        </text:list-item>
        <text:list-item>
          <text:p text:style-name="Text_20_body"> Verwaltungsfachangestellte, Einzelhandelskauffrau angestellt bei Penny Vogt</text:p>
        </text:list-item>
      </text:list>
      <text:p text:style-name="Text_20_body">Was liegt mir am Herzen:</text:p>
      <text:list text:style-name="List_20_1">
        <text:list-item>
          <text:p text:style-name="Text_20_body"> bessere Freizeitmöglichkeiten für Jugendliche</text:p>
        </text:list-item>
        <text:list-item>
          <text:p text:style-name="Text_20_body"> Internetausbau</text:p>
        </text:list-item>
        <text:list-item>
          <text:p text:style-name="Text_20_body"> bezahlbarer Wohnraum für al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