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dcfccd257f94c6c2bb4ad8757186629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anne-lee_kleist"/>Anne-Lee Kleist<text:bookmark-end text:name="anne-lee_kleist"/></text:h>
      <text:p text:style-name="Text_20_body"><draw:frame draw:style-name="mediaright" draw:name="" text:anchor-type="paragraph" draw:z-index="0" svg:width="3.96875cm" svg:height="5.953125cm"><draw:image xlink:href="Pictures/dcfccd257f94c6c2bb4ad8757186629d.jpg" xlink:type="simple" xlink:show="embed" xlink:actuate="onLoad"/></draw:frame></text:p>
      <text:list text:style-name="List_20_1">
        <text:list-item>
          <text:p text:style-name="Text_20_body"> 22 Jahre</text:p>
        </text:list-item>
        <text:list-item>
          <text:p text:style-name="Text_20_body"> zwei Kinder</text:p>
        </text:list-item>
        <text:list-item>
          <text:p text:style-name="Text_20_body"> Mutter und Hausfrau</text:p>
        </text:list-item>
        <text:list-item>
          <text:p text:style-name="Text_20_body"> Für ein kinder- und familienfreundliches Vog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