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6b1a328ee4d3027135cfc429a6093a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nna_sonntag"/>Anna Sonntag<text:bookmark-end text:name="anna_sonntag"/></text:h>
      <text:p text:style-name="Text_20_body">
<draw:frame draw:style-name="media" draw:name="" text:anchor-type="as-char" draw:z-index="0" svg:width="5.2916666666667cm" svg:height="7.9375cm"><draw:image xlink:href="Pictures/6b1a328ee4d3027135cfc429a6093a12.jpg" xlink:type="simple" xlink:show="embed" xlink:actuate="onLoad"/></draw:frame></text:p>
      <text:list text:style-name="List_20_1">
        <text:list-item>
          <text:p text:style-name="Text_20_body"> 39 Jahre, verheiratet</text:p>
        </text:list-item>
        <text:list-item>
          <text:p text:style-name="Text_20_body"> 2 Kinder</text:p>
        </text:list-item>
      </text:list>
      <text:p text:style-name="Text_20_body">Unternehmerin:</text:p>
      <text:list text:style-name="List_20_1">
        <text:list-item>
          <text:p text:style-name="Text_20_body"> Annamia in Grund</text:p>
        </text:list-item>
        <text:list-item>
          <text:p text:style-name="Text_20_body"> Bräuhaus Rossber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