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93904b0d9e9e6ec976c4e61a28c7e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ndreas_stein"/>Andreas Stein<text:bookmark-end text:name="andreas_stein"/></text:h>
      <text:p text:style-name="Text_20_body">
<draw:frame draw:style-name="media" draw:name="" text:anchor-type="as-char" draw:z-index="0" svg:width="5.2916666666667cm" svg:height="7.9375cm"><draw:image xlink:href="Pictures/d93904b0d9e9e6ec976c4e61a28c7ec9.jpg" xlink:type="simple" xlink:show="embed" xlink:actuate="onLoad"/></draw:frame></text:p>
      <text:list text:style-name="List_20_1">
        <text:list-item>
          <text:p text:style-name="Text_20_body"> 47 Jahre </text:p>
        </text:list-item>
        <text:list-item>
          <text:p text:style-name="Text_20_body"> verheiratet, 2 Kinder </text:p>
        </text:list-item>
        <text:list-item>
          <text:p text:style-name="Text_20_body"> Dipl.-Inf. (FH) Softwareentwickler bei CHG-MERIDIAN AG in Weingarten </text:p>
        </text:list-item>
        <text:list-item>
          <text:p text:style-name="Text_20_body"> Was mir wichtig ist:</text:p>
          <text:list text:style-name="List_20_1">
            <text:list-item>
              <text:p text:style-name="Text_20_body"> Die Zukunft der Gemeinde aktiv mitgestalten</text:p>
            </text:list-item>
            <text:list-item>
              <text:p text:style-name="Text_20_body"> Respektvolles Miteinander</text:p>
            </text:list-item>
            <text:list-item>
              <text:p text:style-name="Text_20_body"> Freizeitangebote für jede Generation</text:p>
            </text:list-item>
            <text:list-item>
              <text:p text:style-name="Text_20_body"> Sicherer Fuß- und Radverkehr</text:p>
            </text:list-item>
            <text:list-item>
              <text:p text:style-name="Text_20_body"> Lärmschutz verbessern</text:p>
            </text:list-item>
            <text:list-item>
              <text:p text:style-name="Text_20_body"> Gute Infrastruktur und Anbindung an den ÖPNV</text:p>
            </text:list-item>
            <text:list-item>
              <text:p text:style-name="Text_20_body"> Radwegenetz weiterentwickel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