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2db783192ed9198e9444dabda8cea85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ndreas_reichel"/>Andreas Reichel<text:bookmark-end text:name="andreas_reichel"/></text:h>
      <text:p text:style-name="Text_20_body"><draw:frame draw:style-name="media" draw:name="" text:anchor-type="as-char" draw:z-index="0" svg:width="3.96875cm" svg:height="5.55625cm"><draw:image xlink:href="Pictures/2db783192ed9198e9444dabda8cea859.jpg" xlink:type="simple" xlink:show="embed" xlink:actuate="onLoad"/></draw:frame></text:p>
      <text:list text:style-name="List_20_1">
        <text:list-item>
          <text:p text:style-name="Text_20_body"> 44 Jahre</text:p>
        </text:list-item>
        <text:list-item>
          <text:p text:style-name="Text_20_body"> verheiratet, zwei Kinder</text:p>
        </text:list-item>
        <text:list-item>
          <text:p text:style-name="Text_20_body"> Berufsschullehrer</text:p>
        </text:list-item>
        <text:list-item>
          <text:p text:style-name="Text_20_body"> 2. Vorsitzender</text:p>
        </text:list-item>
        <text:list-item>
          <text:p text:style-name="Text_20_body"> Motivationsgrund: Eine attraktive Gemeinde braucht auch in der Zukunft die Mitwirkung ihrer Bürg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