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d833ade16c90f48eb2893e3325e2cb3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luginnote" style:family="table">
      <style:table-properties style:width="15cm" table:align="center" style:shadow="#808080 0.18cm 0.18cm"/>
    </style:style>
    <style:style style:name="pluginnote.A" style:family="table-column">
      <style:table-column-properties style:column-width="1.5cm"/>
    </style:style>
    <style:style style:name="pluginnote.B" style:family="table-column">
      <style:table-column-properties style:column-width="13.5cm"/>
    </style:style>
    <style:style style:name="pluginnotewarning.A1" style:family="table-cell">
      <style:table-cell-properties style:vertical-align="middle" fo:padding="0.1cm" fo:border-left="0.002cm solid #000000" fo:border-right="none" fo:border-top="0.002cm solid #000000" fo:border-bottom="0.002cm solid #000000" fo:background-color="#ffdddd"/>
    </style:style>
    <style:style style:name="pluginnotewarning.B1" style:family="table-cell">
      <style:table-cell-properties style:vertical-align="middle" fo:padding="0.3cm" fo:border-left="none" fo:border-right="0.002cm solid #000000" fo:border-top="0.002cm solid #000000" fo:border-bottom="0.002cm solid #000000" fo:background-color="#ffdddd"/>
    </style:style>
  </office:automatic-styles>
  <office:body>
    <office:text><office:forms form:automatic-focus="false" form:apply-design-mode="false"/><text:sequence-decls><text:sequence-decl text:display-outline-level="0" text:name="Illustration"/><text:sequence-decl text:display-outline-level="0" text:name="Table"/><text:sequence-decl text:display-outline-level="0" text:name="Text"/><text:sequence-decl text:display-outline-level="0" text:name="Drawing"/></text:sequence-decls><text:user-field-decls/><text:h text:style-name="Heading_20_1" text:outline-level="1"><text:bookmark-start text:name="test"/>TEST<text:bookmark-end text:name="test"/></text:h><text:p text:style-name="Text_20_body"><text:line-break/>Seiten in dieser Kategorie:</text:p><text:list text:style-name="List_20_1"><text:list-item><text:p text:style-name="Text_20_body"><text:a xlink:type="simple" xlink:href="https://ubvogt.de/doku.php/playground/playground">playground</text:a></text:p></text:list-item><text:list-item><text:p text:style-name="Text_20_body"><text:a xlink:type="simple" xlink:href="#">test</text:a></text:p></text:list-item><text:list-item><text:p text:style-name="Text_20_body"><text:a xlink:type="simple" xlink:href="https://ubvogt.de/doku.php/playground/test1">test1</text:a></text:p></text:list-item></text:list><text:line-break/><text:p text:style-name="Text_20_body"><text:a xlink:type="simple" xlink:href="https://ubvogt.de/doku.php/playground/nslist_playground">nslist_playground</text:a></text:p><text:h text:style-name="Heading_20_4" text:outline-level="4"><text:bookmark-start text:name="note"/>Note<text:bookmark-end text:name="note"/></text:h><table:table table:name="" table:style-name="pluginnote"><table:table-column table:style-name="pluginnote.A"/><table:table-column table:style-name="pluginnote.B"/><table:table-row><table:table-cell table:style-name="pluginnotewarning.A1" office:value-type="string"><text:p text:style-name="Table_20_Contents"><draw:frame draw:style-name="media" draw:name="" text:anchor-type="as-char" draw:z-index="0" svg:width="1.27cm" svg:height="1.27cm"><draw:image xlink:href="Pictures/d833ade16c90f48eb2893e3325e2cb30.png" xlink:type="simple" xlink:show="embed" xlink:actuate="onLoad"/></draw:frame></text:p></table:table-cell><table:table-cell table:style-name="pluginnotewarning.B1" office:value-type="string"><text:p text:style-name="Text_20_body">
Ça fonctionne seulement avec le <text:span text:style-name="Emphasis">div</text:span> pas le <text:span text:style-name="Emphasis">span</text:span>.
</text:p></table:table-cell></table:table-row></table:table> the box contents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luginnote" style:family="table">
      <style:table-properties style:width="15cm" table:align="center" style:shadow="#808080 0.18cm 0.18cm"/>
    </style:style>
    <style:style style:name="pluginnote.A" style:family="table-column">
      <style:table-column-properties style:column-width="1.5cm"/>
    </style:style>
    <style:style style:name="pluginnote.B" style:family="table-column">
      <style:table-column-properties style:column-width="13.5cm"/>
    </style:style>
    <style:style style:name="pluginnotewarning.A1" style:family="table-cell">
      <style:table-cell-properties style:vertical-align="middle" fo:padding="0.1cm" fo:border-left="0.002cm solid #000000" fo:border-right="none" fo:border-top="0.002cm solid #000000" fo:border-bottom="0.002cm solid #000000" fo:background-color="#ffdddd"/>
    </style:style>
    <style:style style:name="pluginnotewarning.B1" style:family="table-cell">
      <style:table-cell-properties style:vertical-align="middle" fo:padding="0.3cm" fo:border-left="none" fo:border-right="0.002cm solid #000000" fo:border-top="0.002cm solid #000000" fo:border-bottom="0.002cm solid #000000" fo:background-color="#ffdddd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