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9bc4c517e112ae26f8f5eab2ed71de9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kandidaten_gemeinderatswahl_2014"/>Kandidaten Gemeinderatswahl 2014<text:bookmark-end text:name="kandidaten_gemeinderatswahl_2014"/></text:h>
      <text:p text:style-name="Text_20_body">Die Unabhängigen Bürger (UB) Vogt stellen 14 Kandidaten zur Gemeinderatswahl am 25. Mai 2014.<text:line-break/></text:p>
      <text:p text:style-name="Text_20_body"><draw:frame draw:style-name="media" draw:name="" text:anchor-type="as-char" draw:z-index="0" svg:width="17.145cm" style:rel-width="100%" svg:height="11.43cm" style:rel-height="scale"><draw:image xlink:href="Pictures/9bc4c517e112ae26f8f5eab2ed71de90.jpg" xlink:type="simple" xlink:show="embed" xlink:actuate="onLoad"/></draw:frame><text:line-break/>
Kandidaten Gemeinderatswahl 2014<text:line-break/></text:p>
      <text:p text:style-name="Text_20_body">Leider sind Edi Welle und Lothar Sonntag als langjährige Gemeinderatsmitglieder der UB, in der kommenden Amtsperiode nicht mehr dabei. Mit 6 amtierenden Gemeinderäten und 8 neuen Kandidaten beginnt für die Unabhängigen Bürger die aktive Wahlvorbereitung. Die UB präsentiert sich mit 3 Frauen und 11 Männern als ein starkes und motiviertes Team, für alle Bereiche in einer lebendigen Gemeinde.<text:line-break/>
<text:line-break/>
Die Kandidaten sind von links nach rechts <text:a xlink:type="simple" xlink:href="https://ubvogt.de/doku.php/user/bernd_weisshaupt">Berry Weishaupt</text:a>, <text:a xlink:type="simple" xlink:href="https://ubvogt.de/doku.php/user/eberhard_hymer">Eberard Hymer</text:a>, <text:a xlink:type="simple" xlink:href="https://ubvogt.de/doku.php/user/alfred_dennenmoser">Alfred Dennenmoser</text:a>, <text:a xlink:type="simple" xlink:href="https://ubvogt.de/doku.php/user/alfred_haller">Freddy Haller</text:a>, <text:a xlink:type="simple" xlink:href="https://ubvogt.de/doku.php/user/marc_hanschur">Marc Hanschur</text:a>, <text:a xlink:type="simple" xlink:href="https://ubvogt.de/doku.php/user/margarita_greinacher">Margarita Greinacher</text:a>, <text:a xlink:type="simple" xlink:href="https://ubvogt.de/doku.php/user/wolfgang_kraetzler">Wolfgang Krätzler</text:a>, <text:a xlink:type="simple" xlink:href="https://ubvogt.de/doku.php/user/max_scharpf">Max Scharpf</text:a>, <text:a xlink:type="simple" xlink:href="https://ubvogt.de/doku.php/user/peter_geiger">Peter Geiger</text:a>, <text:a xlink:type="simple" xlink:href="https://ubvogt.de/doku.php/user/andreas_reichel">Andreas Reichel</text:a>, <text:a xlink:type="simple" xlink:href="https://ubvogt.de/doku.php/user/dr_frank_kirchner">Dr. Frank Kirchner</text:a>. Auf dem Bild fehlen <text:a xlink:type="simple" xlink:href="https://ubvogt.de/doku.php/user/sebastian_niederreiter">Sebastian Niederreiter</text:a>, <text:a xlink:type="simple" xlink:href="https://ubvogt.de/doku.php/user/anne-lee_kleist">Anne-Lie Kleist</text:a> und <text:a xlink:type="simple" xlink:href="https://ubvogt.de/doku.php/user/susanne_bregenzer">Susanne Bregenzer</text:a>.<text:line-break/></text:p>
      <text:p text:style-name="Text_20_body"><text:a xlink:type="simple" xlink:href="https://ubvogt.de/doku.php/gemeinderat/2014/ub_flyer_gemeinderatswahl_2014.pdf">UB_Flyer_Gemeinderatswahl_2014.pdf herunterladen</text:a><text:line-break/>
<text:a xlink:type="simple" xlink:href="https://ubvogt.de/doku.php/gemeinderat/2014/ub_prospekt_gemeinderatswahl_2014.pdf">UB_Prospekt_Gemeinderatswahl_2014.pdf herunterladen</text:a><text:line-break/>
<text:a xlink:type="simple" xlink:href="https://ubvogt.de/doku.php/gemeinderat/2014/ub_kandidatenvorstellung_2014.pdf">UB_Kandidatenvorstellung_Gemeinderatswahl_2014.pdf herunterladen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