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f26fb25cdeccc19d681358fe7c4a8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kandidaten_gemeinderatswahl_2019"/>Kandidaten Gemeinderatswahl 2019<text:bookmark-end text:name="kandidaten_gemeinderatswahl_2019"/></text:h>
      <text:p text:style-name="Text_20_body">Die Unabhängigen Bürger (UB) Vogt stellen 14 Kandidaten zur Gemeinderatswahl am 26. Mai 2019.<text:line-break/>
Kandidatenvorstellung am 09. Mai 2019 um 20:00Uhr im Gasthaus Paradies.<text:line-break/></text:p>
      <text:p text:style-name="Text_20_body"><draw:frame draw:style-name="media" draw:name="" text:anchor-type="as-char" draw:z-index="0" svg:width="18.520833333333cm" style:rel-width="100%" svg:height="7.4083333333333cm" style:rel-height="scale"><draw:image xlink:href="Pictures/2f26fb25cdeccc19d681358fe7c4a8f9.jpg" xlink:type="simple" xlink:show="embed" xlink:actuate="onLoad"/></draw:frame><text:line-break/>
<text:span text:style-name="Emphasis">Kandidaten Gemeinderatswahl 2019</text:span><text:line-break/></text:p>
      <text:p text:style-name="Text_20_body">Leider sind Freddy Haller und Andreas Reichel, Gemeinderatsmitglieder der UB, in der kommenden Amtsperiode nicht mehr dabei. Mit 7 amtierenden Gemeinderäten /innen und 7 neuen Kandidaten /innen beginnt für die Unabhängigen Bürger die aktive Wahlvorbereitung. Die UB präsentiert sich mit 3 Frauen und 11 Männern als ein starkes und motiviertes Team, für alle Bereiche in einer lebendigen Gemeinde.</text:p>
      <text:p text:style-name="Text_20_body">Die KandidatInnen sind von links: <text:a xlink:type="simple" xlink:href="https://ubvogt.de/doku.php/user/thorsten_ray">Thorsten Ray</text:a>, <text:a xlink:type="simple" xlink:href="https://ubvogt.de/doku.php/user/christian_uelk">Christian Uelk</text:a>, <text:a xlink:type="simple" xlink:href="https://ubvogt.de/doku.php/user/eberhard_hymer">Eberhard Hymer</text:a>,  <text:a xlink:type="simple" xlink:href="https://ubvogt.de/doku.php/user/dr_frank_kirchner">Dr. Frank Kirchner</text:a>,  <text:a xlink:type="simple" xlink:href="https://ubvogt.de/doku.php/user/wolfgang_kraetzler">Wolfgang Krätzler</text:a>, <text:a xlink:type="simple" xlink:href="https://ubvogt.de/doku.php/user/peter_geiger">Peter Geiger</text:a>, <text:a xlink:type="simple" xlink:href="https://ubvogt.de/doku.php/user/carsten_rohlfs">Carsten Rohlfs</text:a>, <text:a xlink:type="simple" xlink:href="https://ubvogt.de/doku.php/user/margarita_greinacher">Margarita Greinacher</text:a>, <text:a xlink:type="simple" xlink:href="https://ubvogt.de/doku.php/user/marc_hanschur">Marc Hanschur</text:a>, <text:a xlink:type="simple" xlink:href="https://ubvogt.de/doku.php/user/andreas_stein">Andreas Stein</text:a>, <text:a xlink:type="simple" xlink:href="https://ubvogt.de/doku.php/user/fatih_satar">Fatih Satar</text:a> und <text:a xlink:type="simple" xlink:href="https://ubvogt.de/doku.php/user/alfred_dennenmoser">Alfred Dennenmoser</text:a>. Auf dem Bild fehlen <text:a xlink:type="simple" xlink:href="https://ubvogt.de/doku.php/user/heike_vogler">Heike Vogler</text:a>, <text:a xlink:type="simple" xlink:href="https://ubvogt.de/doku.php/user/barbara_wizigmann">Barbara Wizigmann</text:a>.<text:line-break/></text:p>
      <text:p text:style-name="Text_20_body"><text:a xlink:type="simple" xlink:href="https://ubvogt.de/doku.php/gemeinderat/2019/ub_flyer_gemeinderatswahl_2019.pdf">UB Vogt Flyer Gemeinderatswahl 2019 herunterladen</text:a><text:line-break/>
<text:a xlink:type="simple" xlink:href="https://ubvogt.de/doku.php/gemeinderat/2019/ub_prospekt_gemeinderatswahl_2019.pdf">UB Vogft Prospekt Gemeinderatswahl 2019 herunterladen</text:a><text:line-break/>
<text:a xlink:type="simple" xlink:href="https://ubvogt.de/doku.php/gemeinderat/2019/ub-plakat-dina1--web.pdf">UB Vogt Wahlplakat Gemeinderatswahl 2019 herunterladen</text:a><text:line-break/>
<text:a xlink:type="simple" xlink:href="https://ubvogt.de/doku.php/gemeinderat/2019/ub_kandidatenvorstellung_2019.pdf">UB Vogt Kandidatenvorstellung 2019 / 09.05.2019 Paradies herunterlad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