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62af7d5ec799905ab039c5a5538c35f2.jpg"/>
  <manifest:file-entry manifest:media-type="image/jpeg" manifest:full-path="Pictures/2c04ca4e41f1e3343057224fae0a6458.jpg"/>
  <manifest:file-entry manifest:media-type="image/jpeg" manifest:full-path="Pictures/01593a5b69216c22231b62efa2008486.jpg"/>
  <manifest:file-entry manifest:media-type="image/jpeg" manifest:full-path="Pictures/5ef3b76490625f42027ec9a9b585fcdd.jpg"/>
  <manifest:file-entry manifest:media-type="image/jpeg" manifest:full-path="Pictures/a3e850f1d7cb2c4fb742b5584acccad4.jpg"/>
  <manifest:file-entry manifest:media-type="image/jpeg" manifest:full-path="Pictures/2dc45c03847355fa9e5c468d0d3df6d1.jpg"/>
  <manifest:file-entry manifest:media-type="image/jpeg" manifest:full-path="Pictures/65e92268c0cc7a9a3287d87d539a3d99.jpg"/>
  <manifest:file-entry manifest:media-type="image/jpeg" manifest:full-path="Pictures/7afaeb91213c4e84e26e4861aa5c8431.jpg"/>
  <manifest:file-entry manifest:media-type="image/jpeg" manifest:full-path="Pictures/a6888b5892ed41b5512937e8d9210e3f.jpg"/>
  <manifest:file-entry manifest:media-type="image/jpeg" manifest:full-path="Pictures/3f869688dd342031b3b7d3cf8088e349.jpg"/>
  <manifest:file-entry manifest:media-type="image/jpeg" manifest:full-path="Pictures/5aa30033458d3b5299443ee0462c6073.jpg"/>
  <manifest:file-entry manifest:media-type="image/jpeg" manifest:full-path="Pictures/a1cb9c113e61c2bb1a309dc1bd0de4e6.jpg"/>
  <manifest:file-entry manifest:media-type="image/jpeg" manifest:full-path="Pictures/b449d057d54aa038f3e18bf95929b87c.jpg"/>
  <manifest:file-entry manifest:media-type="image/jpeg" manifest:full-path="Pictures/07a1f6be18eed923a6bce0e57b12c204.jpg"/>
  <manifest:file-entry manifest:media-type="image/jpeg" manifest:full-path="Pictures/04d403a064363be256993aca818e6379.jpg"/>
  <manifest:file-entry manifest:media-type="image/jpeg" manifest:full-path="Pictures/1f23aa1dcc0c1c652a0f3cf421cda8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ub-sommerfest_und_radwandertag_am_17.06.2012_ins_reichermoos"/>UB-Sommerfest und Rad-/Wandertag am 17.06.2012 ins Reichermoos<text:bookmark-end text:name="ub-sommerfest_und_radwandertag_am_17.06.2012_ins_reichermoos"/></text:h>
      <text:p text:style-name="Text_20_body">Vom Treffpunkt am Le Mayet Platz ging es um 9:30 Uhr mit den Fahrrädern los in Richtung Reichermoos, wo einige Fußgänger und unsere Führung Peter Sonntag schon auf uns gewartet hatten. Peter Geiger erläuterte kurz den Ablauf des Tages und dann wurde uns durch Peter Sonntag anschaulich die Entstehung des Hochmoors während der verschiedenen Eiszeiten erklärt (Details siehe PDF-Anlage). Danach ging´s ins heimische Reichermoos.<text:line-break/></text:p>
      <text:p text:style-name="Text_20_body"><text:a xlink:type="simple" xlink:href="http://intern.ubvogt.de/adm_program/modules/downloads/get_file.php?file_id=3">Reichermoos.pdf</text:a></text:p>
      <text:p text:style-name="Text_20_body"><draw:frame draw:style-name="media" draw:name="" text:anchor-type="as-char" draw:z-index="0" svg:width="15.425208333333cm" svg:height="8.7047916666667cm"><draw:image xlink:href="Pictures/62af7d5ec799905ab039c5a5538c35f2.jpg" xlink:type="simple" xlink:show="embed" xlink:actuate="onLoad"/></draw:frame><text:line-break/></text:p>
      <text:p text:style-name="Text_20_body">Der Weg ins Moos war durch den hohen Gras- und Brennesselbewuchs schwer zu finden und unsere Beine wurden durch intensiven Kontakt mit der Pflanzenwelt gut durchblutet. Wir kamen bis zum einem tiefergelegenen Moor, bei dem wir gut den Torfabstich erkennen konnten. Peter Sonntag erklärte uns, wie früher der Torf gestochen wurde und welche Anteile für Einstreu und Brennmaterial genutzt wurden.<text:line-break/></text:p>
      <text:p text:style-name="Text_20_body"><draw:frame draw:style-name="media" draw:name="" text:anchor-type="as-char" draw:z-index="0" svg:width="15.425208333333cm" svg:height="8.7047916666667cm"><draw:image xlink:href="Pictures/2c04ca4e41f1e3343057224fae0a6458.jpg" xlink:type="simple" xlink:show="embed" xlink:actuate="onLoad"/></draw:frame><text:line-break/></text:p>
      <text:p text:style-name="Text_20_body">Wir gingen weiter bis zum heutigen Torfabbau (Badetorf) für die oberschwäbischen Moorheilbäder. Peter Sonntag erläuterte die Gefährdungsfaktoren und Schutzmaßnahmen gegen die Verlandung und Verbuschung von Torfstichen und dem Versuch dieser Entwicklung durch Pflegemaßnahmen und Anlegen von kleinen Weihern entgegenzuwirken.<text:line-break/></text:p>
      <text:p text:style-name="Text_20_body"><draw:frame draw:style-name="media" draw:name="DSC00953.JPG Legend" text:anchor-type="as-char" draw:z-index="0" svg:width="13.705416666667cm"><draw:text-box><text:p text:style-name="legendcenter"><draw:frame draw:style-name="media" draw:name="DSC00953.JPG" text:anchor-type="as-char" draw:z-index="0" svg:width="13.705416666667cm" svg:height="7.7258333333333cm"><draw:image xlink:href="Pictures/01593a5b69216c22231b62efa2008486.jpg" xlink:type="simple" xlink:show="embed" xlink:actuate="onLoad"/></draw:frame>DSC00953.JPG</text:p></draw:text-box></draw:frame><text:line-break/></text:p>
      <text:p text:style-name="Text_20_body">Danach kamen wir zu den vor 4 Jahren angelegten „Libellengewässer“, die durch eine einmalige Mahd pro Jahr gepflegt werden. Auf dem Weg dorthin durften die Kinder eine Blindschleiche berühren und eine tote Kreuzotter betrachten.</text:p>
      <text:p text:style-name="Text_20_body"><draw:frame draw:style-name="media" draw:name="DSC00956.JPG Legend" text:anchor-type="as-char" draw:z-index="0" svg:width="13.705416666667cm"><draw:text-box><text:p text:style-name="legendcenter"><draw:frame draw:style-name="media" draw:name="DSC00956.JPG" text:anchor-type="as-char" draw:z-index="0" svg:width="13.705416666667cm" svg:height="7.7258333333333cm"><draw:image xlink:href="Pictures/5ef3b76490625f42027ec9a9b585fcdd.jpg" xlink:type="simple" xlink:show="embed" xlink:actuate="onLoad"/></draw:frame>DSC00956.JPG</text:p></draw:text-box></draw:frame></text:p>
      <text:p text:style-name="Text_20_body"><draw:frame draw:style-name="media" draw:name="DSC01559.JPG Legend" text:anchor-type="as-char" draw:z-index="0" svg:width="12.752916666667cm"><draw:text-box><text:p text:style-name="legendcenter"><draw:frame draw:style-name="media" draw:name="DSC01559.JPG" text:anchor-type="as-char" draw:z-index="0" svg:width="12.752916666667cm" svg:height="8.493125cm"><draw:image xlink:href="Pictures/a3e850f1d7cb2c4fb742b5584acccad4.jpg" xlink:type="simple" xlink:show="embed" xlink:actuate="onLoad"/></draw:frame>DSC01559.JPG</text:p></draw:text-box></draw:frame></text:p>
      <text:p text:style-name="Text_20_body"><draw:frame draw:style-name="media" draw:name="DSC01547.JPG Legend" text:anchor-type="as-char" draw:z-index="0" svg:width="12.752916666667cm"><draw:text-box><text:p text:style-name="legendcenter"><draw:frame draw:style-name="media" draw:name="DSC01547.JPG" text:anchor-type="as-char" draw:z-index="0" svg:width="12.752916666667cm" svg:height="8.493125cm"><draw:image xlink:href="Pictures/2dc45c03847355fa9e5c468d0d3df6d1.jpg" xlink:type="simple" xlink:show="embed" xlink:actuate="onLoad"/></draw:frame>DSC01547.JPG</text:p></draw:text-box></draw:frame></text:p>
      <text:p text:style-name="Text_20_body"><draw:frame draw:style-name="media" draw:name="DSC01568.JPG Legend" text:anchor-type="as-char" draw:z-index="0" svg:width="12.752916666667cm"><draw:text-box><text:p text:style-name="legendcenter"><draw:frame draw:style-name="media" draw:name="DSC01568.JPG" text:anchor-type="as-char" draw:z-index="0" svg:width="12.752916666667cm" svg:height="8.493125cm"><draw:image xlink:href="Pictures/65e92268c0cc7a9a3287d87d539a3d99.jpg" xlink:type="simple" xlink:show="embed" xlink:actuate="onLoad"/></draw:frame>DSC01568.JPG</text:p></draw:text-box></draw:frame></text:p>
      <text:p text:style-name="Text_20_body">Am Ende unserer Tour bedankte sich Peter Geiger recht herzlich bei Peter Sonntag für die fachkundige Führung und lud alle zum Grillfest auf den Ruggen ein (s. Bilder).<text:line-break/></text:p>
      <text:p text:style-name="Text_20_body">Ein herzliches Dankeschön der Familie Geiger, die das Grillfest unter Beteiligung aller Familienmitglieder super organisiert hatten.<text:line-break/></text:p>
      <text:p text:style-name="Text_20_body"><draw:frame draw:style-name="media" draw:name="P1030381.jpg Legend" text:anchor-type="as-char" draw:z-index="0" svg:width="11.1125cm"><draw:text-box><text:p text:style-name="legendcenter"><draw:frame draw:style-name="media" draw:name="P1030381.jpg" text:anchor-type="as-char" draw:z-index="0" svg:width="11.1125cm" svg:height="8.334375cm"><draw:image xlink:href="Pictures/7afaeb91213c4e84e26e4861aa5c8431.jpg" xlink:type="simple" xlink:show="embed" xlink:actuate="onLoad"/></draw:frame>P1030381.jpg</text:p></draw:text-box></draw:frame></text:p>
      <text:p text:style-name="Text_20_body"><draw:frame draw:style-name="media" draw:name="P1030373.jpg Legend" text:anchor-type="as-char" draw:z-index="0" svg:width="8.5725cm"><draw:text-box><text:p text:style-name="legendcenter"><draw:frame draw:style-name="media" draw:name="P1030373.jpg" text:anchor-type="as-char" draw:z-index="0" svg:width="8.5725cm" svg:height="11.191875cm"><draw:image xlink:href="Pictures/a6888b5892ed41b5512937e8d9210e3f.jpg" xlink:type="simple" xlink:show="embed" xlink:actuate="onLoad"/></draw:frame>P1030373.jpg</text:p></draw:text-box></draw:frame>  <draw:frame draw:style-name="media" draw:name="P1030374.jpg Legend" text:anchor-type="as-char" draw:z-index="0" svg:width="9.525cm"><draw:text-box><text:p text:style-name="legendcenter"><draw:frame draw:style-name="media" draw:name="P1030374.jpg" text:anchor-type="as-char" draw:z-index="0" svg:width="9.525cm" svg:height="12.7cm"><draw:image xlink:href="Pictures/3f869688dd342031b3b7d3cf8088e349.jpg" xlink:type="simple" xlink:show="embed" xlink:actuate="onLoad"/></draw:frame>P1030374.jpg</text:p></draw:text-box></draw:frame></text:p>
      <text:p text:style-name="Text_20_body"><draw:frame draw:style-name="media" draw:name="P1030377.jpg Legend" text:anchor-type="as-char" draw:z-index="0" svg:width="15.028333333333cm"><draw:text-box><text:p text:style-name="legendcenter"><draw:frame draw:style-name="media" draw:name="P1030377.jpg" text:anchor-type="as-char" draw:z-index="0" svg:width="15.028333333333cm" svg:height="8.4666666666667cm"><draw:image xlink:href="Pictures/5aa30033458d3b5299443ee0462c6073.jpg" xlink:type="simple" xlink:show="embed" xlink:actuate="onLoad"/></draw:frame>P1030377.jpg</text:p></draw:text-box></draw:frame></text:p>
      <text:p text:style-name="Text_20_body"><draw:frame draw:style-name="media" draw:name="P1030378.jpg Legend" text:anchor-type="as-char" draw:z-index="0" svg:width="12.329583333333cm"><draw:text-box><text:p text:style-name="legendcenter"><draw:frame draw:style-name="media" draw:name="P1030378.jpg" text:anchor-type="as-char" draw:z-index="0" svg:width="12.329583333333cm" svg:height="8.4402083333333cm"><draw:image xlink:href="Pictures/a1cb9c113e61c2bb1a309dc1bd0de4e6.jpg" xlink:type="simple" xlink:show="embed" xlink:actuate="onLoad"/></draw:frame>P1030378.jpg</text:p></draw:text-box></draw:frame></text:p>
      <text:p text:style-name="Text_20_body"><draw:frame draw:style-name="media" draw:name="P1030382.jpg Legend" text:anchor-type="as-char" draw:z-index="0" svg:width="9.3133333333333cm"><draw:text-box><text:p text:style-name="legendcenter"><draw:frame draw:style-name="media" draw:name="P1030382.jpg" text:anchor-type="as-char" draw:z-index="0" svg:width="9.3133333333333cm" svg:height="11.482916666667cm"><draw:image xlink:href="Pictures/b449d057d54aa038f3e18bf95929b87c.jpg" xlink:type="simple" xlink:show="embed" xlink:actuate="onLoad"/></draw:frame>P1030382.jpg</text:p></draw:text-box></draw:frame>  <draw:frame draw:style-name="media" draw:name="P1030383.jpg Legend" text:anchor-type="as-char" draw:z-index="0" svg:width="9.0222916666667cm"><draw:text-box><text:p text:style-name="legendcenter"><draw:frame draw:style-name="media" draw:name="P1030383.jpg" text:anchor-type="as-char" draw:z-index="0" svg:width="9.0222916666667cm" svg:height="12.117916666667cm"><draw:image xlink:href="Pictures/07a1f6be18eed923a6bce0e57b12c204.jpg" xlink:type="simple" xlink:show="embed" xlink:actuate="onLoad"/></draw:frame>P1030383.jpg</text:p></draw:text-box></draw:frame></text:p>
      <text:p text:style-name="Text_20_body"><draw:frame draw:style-name="media" draw:name="P1030385.jpg Legend" text:anchor-type="as-char" draw:z-index="0" svg:width="14.102291666667cm"><draw:text-box><text:p text:style-name="legendcenter"><draw:frame draw:style-name="media" draw:name="P1030385.jpg" text:anchor-type="as-char" draw:z-index="0" svg:width="14.102291666667cm" svg:height="7.9375cm"><draw:image xlink:href="Pictures/04d403a064363be256993aca818e6379.jpg" xlink:type="simple" xlink:show="embed" xlink:actuate="onLoad"/></draw:frame>P1030385.jpg</text:p></draw:text-box></draw:frame></text:p>
      <text:p text:style-name="Text_20_body"><draw:frame draw:style-name="media" draw:name="P1030387.jpg Legend" text:anchor-type="as-char" draw:z-index="0" svg:width="12.197291666667cm"><draw:text-box><text:p text:style-name="legendcenter"><draw:frame draw:style-name="media" draw:name="P1030387.jpg" text:anchor-type="as-char" draw:z-index="0" svg:width="12.197291666667cm" svg:height="7.699375cm"><draw:image xlink:href="Pictures/1f23aa1dcc0c1c652a0f3cf421cda810.jpg" xlink:type="simple" xlink:show="embed" xlink:actuate="onLoad"/></draw:frame>P1030387.jpg</text:p></draw:text-box></draw:frame></text:p>
      <text:p text:style-name="Text_20_body">Vielen Dank Familie Geiger!<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